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/>
    </style:style>
  </office:automatic-styles>
  <office:body>
    <office:text text:use-soft-page-breaks="true">
      <text:p text:style-name="P1">Ragione sociale TS EUROPA SRL P. IVA / Cod. Istat 07467130964<text:s/></text:p>
      <text:p text:style-name="Normale">Ragione sociale VICARI &amp; ALESSANDRO P. IVA / Cod. Istat<text:s/></text:p>
      <text:p text:style-name="Normale">Ragione sociale EUROISOLAMENTI S.R.L. P. IVA / Cod. Istat 02994060123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medeo Manduzio</meta:initial-creator>
    <dc:creator>Amedeo Manduzio</dc:creator>
    <meta:creation-date>2024-09-13T08:35:00Z</meta:creation-date>
    <dc:date>2024-09-13T08:38:00Z</dc:date>
    <meta:template xlink:href="Normal" xlink:type="simple"/>
    <meta:editing-cycles>2</meta:editing-cycles>
    <meta:editing-duration>PT120S</meta:editing-duration>
    <meta:document-statistic meta:page-count="1" meta:paragraph-count="1" meta:word-count="28" meta:character-count="190" meta:row-count="1" meta:non-whitespace-character-count="163"/>
  </office:meta>
</office:document-meta>
</file>